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68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第" style:num-suffix="條" style:num-format="一, 十, 一百(繁), ...">
        <style:list-level-properties text:space-before="0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indent="1.2777in"/>
      <style:text-properties style:font-name-asian="標楷體" fo:letter-spacing="0.0166in" fo:font-size="16pt" style:font-size-asian="16pt"/>
    </style:style>
    <style:style style:name="P4" style:parent-style-name="內文" style:family="paragraph">
      <style:paragraph-properties fo:text-indent="0.9722in"/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" style:parent-style-name="內文" style:family="paragraph">
      <style:paragraph-properties fo:margin-left="4.5833in" fo:text-indent="-3.75in">
        <style:tab-stops/>
      </style:paragraph-properties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" style:parent-style-name="內文" style:family="paragraph">
      <style:paragraph-properties fo:margin-left="0.6805in" fo:text-indent="-0.6805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0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margin-left="0.7291in" fo:text-indent="-0.7291in">
        <style:tab-stops/>
      </style:paragraph-properties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P35" style:parent-style-name="內文" style:family="paragraph">
      <style:paragraph-properties fo:margin-left="0.7291in" fo:text-indent="-0.7291in">
        <style:tab-stops/>
      </style:paragraph-properties>
      <style:text-properties style:font-name-asian="標楷體" fo:font-size="14pt" style:font-size-asian="14pt"/>
    </style:style>
    <style:style style:name="P36" style:parent-style-name="內文" style:family="paragraph">
      <style:text-properties style:font-name-asian="標楷體" fo:font-size="14pt" style:font-size-asian="14pt"/>
    </style:style>
    <style:style style:name="P37" style:parent-style-name="內文" style:family="paragraph">
      <style:text-properties style:font-name-asian="標楷體" fo:font-size="14pt" style:font-size-asian="14pt"/>
    </style:style>
    <style:style style:name="P38" style:parent-style-name="內文" style:family="paragraph">
      <style:paragraph-properties fo:text-align="justify" fo:margin-left="0.7291in" fo:text-indent="-0.7291in">
        <style:tab-stops/>
      </style:paragraph-properties>
      <style:text-properties style:font-name-asian="標楷體" fo:font-size="14pt" style:font-size-asian="14pt"/>
    </style:style>
    <style:style style:name="P39" style:parent-style-name="內文" style:family="paragraph">
      <style:text-properties style:font-name-asian="標楷體" fo:font-size="14pt" style:font-size-asian="14pt"/>
    </style:style>
    <style:style style:name="P40" style:parent-style-name="內文" style:family="paragraph">
      <style:text-properties style:font-name-asian="標楷體" fo:font-size="14pt" style:font-size-asian="14pt"/>
    </style:style>
    <style:style style:name="P41" style:parent-style-name="內文" style:family="paragraph">
      <style:paragraph-properties fo:margin-left="0.6888in" fo:text-indent="-0.6888in">
        <style:tab-stops/>
      </style:paragraph-properties>
      <style:text-properties style:font-name-asian="標楷體" fo:font-size="14pt" style:font-size-asian="14pt"/>
    </style:style>
    <style:style style:name="P42" style:parent-style-name="內文" style:family="paragraph">
      <style:text-properties style:font-name-asian="標楷體" fo:font-size="14pt" style:font-size-asian="14pt"/>
    </style:style>
    <style:style style:name="P43" style:parent-style-name="內文" style:family="paragraph">
      <style:text-properties style:font-name-asian="標楷體" fo:font-size="14pt" style:font-size-asian="14pt"/>
    </style:style>
    <style:style style:name="P44" style:parent-style-name="內文" style:family="paragraph">
      <style:text-properties style:font-name-asian="標楷體" fo:font-size="14pt" style:font-size-asian="14pt"/>
    </style:style>
    <style:style style:name="P45" style:parent-style-name="內文" style:family="paragraph">
      <style:text-properties style:font-name-asian="標楷體" fo:font-size="14pt" style:font-size-asian="14pt"/>
    </style:style>
    <style:style style:name="P46" style:parent-style-name="內文" style:family="paragraph">
      <style:text-properties style:font-name-asian="標楷體" fo:font-size="14pt" style:font-size-asian="14pt"/>
    </style:style>
    <style:style style:name="P47" style:parent-style-name="內文" style:family="paragraph">
      <style:text-properties style:font-name-asian="標楷體" fo:font-size="14pt" style:font-size-asian="14pt"/>
    </style:style>
    <style:style style:name="P48" style:parent-style-name="內文" style:family="paragraph">
      <style:text-properties style:font-name-asian="標楷體" fo:font-size="14pt" style:font-size-asian="14pt"/>
    </style:style>
    <style:style style:name="P49" style:parent-style-name="內文" style:family="paragraph">
      <style:text-properties style:font-name-asian="標楷體" fo:font-size="14pt" style:font-size-asian="14pt"/>
    </style:style>
    <style:style style:name="P50" style:parent-style-name="內文" style:family="paragraph">
      <style:text-properties style:font-name-asian="標楷體" fo:font-size="14pt" style:font-size-asian="14pt"/>
    </style:style>
    <style:style style:name="P51" style:parent-style-name="內文" style:family="paragraph">
      <style:paragraph-properties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52" style:parent-style-name="內文" style:family="paragraph">
      <style:paragraph-properties fo:margin-left="0.584in" fo:text-indent="-0.3888in">
        <style:tab-stops/>
      </style:paragraph-properties>
      <style:text-properties style:font-name-asian="標楷體" fo:font-size="14pt" style:font-size-asian="14pt"/>
    </style:style>
    <style:style style:name="P53" style:parent-style-name="內文" style:family="paragraph">
      <style:paragraph-properties fo:margin-left="0.584in" fo:text-indent="-0.3888in">
        <style:tab-stops/>
      </style:paragraph-properties>
      <style:text-properties style:font-name-asian="標楷體" fo:font-size="14pt" style:font-size-asian="14pt"/>
    </style:style>
    <style:style style:name="P54" style:parent-style-name="內文" style:family="paragraph">
      <style:text-properties style:font-name-asian="標楷體" fo:font-size="14pt" style:font-size-asian="14pt"/>
    </style:style>
    <style:style style:name="P55" style:parent-style-name="內文" style:family="paragraph">
      <style:text-properties style:font-name-asian="標楷體" fo:font-size="14pt" style:font-size-asian="14pt"/>
    </style:style>
    <style:style style:name="P56" style:parent-style-name="內文" style:family="paragraph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P60" style:parent-style-name="內文" style:family="paragraph">
      <style:text-properties style:font-name-asian="標楷體" fo:font-size="14pt" style:font-size-asian="14pt"/>
    </style:style>
    <style:style style:name="P61" style:parent-style-name="內文" style:family="paragraph">
      <style:text-properties style:font-name-asian="標楷體" fo:font-size="14pt" style:font-size-asian="14pt"/>
    </style:style>
    <style:style style:name="P62" style:parent-style-name="內文" style:family="paragraph">
      <style:text-properties style:font-name-asian="標楷體" fo:font-size="14pt" style:font-size-asian="14pt"/>
    </style:style>
    <style:style style:name="P63" style:parent-style-name="內文" style:family="paragraph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68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國立臺北科技大學學生修讀輔系辦法</text:p>
      <text:p text:style-name="P4"><text:span text:style-name="T5"><text:s text:c="36"/></text:span><text:span text:style-name="T6"><text:s/></text:span><text:span text:style-name="T7"><text:s text:c="4"/></text:span><text:span text:style-name="T8">94年4月1日教務會議通過</text:span></text:p>
      <text:p text:style-name="P9"><text:span text:style-name="T10"><text:s text:c="26"/></text:span><text:span text:style-name="T11"><text:s/></text:span><text:span text:style-name="T12">94年5月11日</text:span><text:span text:style-name="T13">教育部</text:span><text:span text:style-name="T14">台技(四)字0940062385號函</text:span><text:span text:style-name="T15">准予</text:span><text:span text:style-name="T16">備查</text:span></text:p>
      <text:p text:style-name="P17"><text:span text:style-name="T18">第</text:span><text:span text:style-name="T19">一條</text:span><text:span text:style-name="T20"><text:s/></text:span><text:span text:style-name="T21">國立臺北科技大學（以下簡稱本校）</text:span><text:span text:style-name="T22">為培養學生第二專長，開拓學生學習視野，特</text:span><text:span text:style-name="T23">依據大學法第二十四條，</text:span><text:span text:style-name="T24">訂定</text:span><text:span text:style-name="T25">本校</text:span><text:span text:style-name="T26">學生修讀輔系辦法（以下簡稱本辦法）。</text:span></text:p>
      <text:p text:style-name="P27"><text:span text:style-name="T28">第二條</text:span><text:span text:style-name="T29"><text:s/></text:span><text:span text:style-name="T30">本校日間部四年制各系得互為輔系，各系設置輔系之條件及審查標準</text:span><text:span text:style-name="T31">(</text:span><text:span text:style-name="T32">含可接受系別、名額、先修科目、指定（任選）科目及應修總學分數等</text:span><text:span text:style-name="T33">)</text:span><text:span text:style-name="T34">由各系訂定，報教務處備查。</text:span></text:p>
      <text:p text:style-name="P35">第三條<text:s/>日間部四年制各系學生修畢一年級課程後，自二年級起至修業年限最後一年第一學期止（不包括延長修業年限），得申請修讀輔系，以一系為限。</text:p>
      <text:p text:style-name="P36"><text:s text:c="7"/>已核准修讀輔系一次者，不得再申請。</text:p>
      <text:p text:style-name="P37"><text:s text:c="7"/>由原肄業系轉入前已核准之輔系者，不得申請以原肄業系為輔系。</text:p>
      <text:p text:style-name="P38">第四條<text:s/>學生申請修讀輔系，應於每一學期註冊後辦理加退選期限內，持在校歷<text:s text:c="7"/>年成績表與申請書，向教務處註冊組提出申請，經承辦人員核送相關系審核後，再通知申請學生。</text:p>
      <text:p text:style-name="P39">第五條<text:s/>經核准選讀輔系課程之學生，應於每學期加退選時與主系課程同一次辦</text:p>
      <text:p text:style-name="P40"><text:s text:c="7"/>理選讀，其每學期應修學分數主輔系合計上限依本校學則規定。</text:p>
      <text:p text:style-name="P41">第六條<text:s/>各系作為他系之輔系時，應就該系課程中選定至少二十學分作為輔系應修之課程。各系並得指定必修及選修課程及學分數。</text:p>
      <text:p text:style-name="P42">第七條<text:s/>輔系課程應在主系規定最低畢業學分數以外加修，其輔系課程視為學生</text:p>
      <text:soft-page-break/>
      <text:p text:style-name="P43"><text:s text:c="7"/>之選修科目。主系與輔系之相同科目學分，不得兼充為輔系之科目學分。</text:p>
      <text:p text:style-name="P44">第八條<text:s/>凡選定輔系之學生，其每學期學業成績應以其主系及輔系課程與學分合</text:p>
      <text:p text:style-name="P45"><text:s text:c="7"/>併計算，如有所選修輔系課程不及格，應依照學則有關規定一併處理。</text:p>
      <text:p text:style-name="P46"><text:s text:c="7"/>但輔系應修專業（門）科目學分如有缺修或成績不及格時，不得請求抵</text:p>
      <text:p text:style-name="P47"><text:s text:c="7"/>免。</text:p>
      <text:p text:style-name="P48">第九條<text:s/>凡修滿輔系規定之科目與學分成績及格者，其學位證書、學位證明書、</text:p>
      <text:p text:style-name="P49"><text:s text:c="7"/>歷年成績表及畢業名冊，均加註輔系名稱；但畢業時尚未修滿輔系規定</text:p>
      <text:p text:style-name="P50"><text:s text:c="7"/>之科目與學分者，其學位證書不加註輔系名稱。如欲留校補修輔系科目</text:p>
      <text:p text:style-name="P51"><text:s text:c="7"/>與學分，應於應屆畢業最後一學期加退選期限內提出延長修業年限之申<text:s/></text:p>
      <text:p text:style-name="P52"><text:s text:c="5"/>請，並經兩系系主任同意後再送教務處註冊組辦理。凡未申請延長修業</text:p>
      <text:p text:style-name="P53"><text:s text:c="5"/>者，視同放棄繼續修習。</text:p>
      <text:p text:style-name="P54">第十條<text:s/>學生修讀輔系之科目，以採隨堂附修為原則；如於規定修業年限內學校</text:p>
      <text:p text:style-name="P55"><text:s text:c="7"/>需另行開班，應繳學分費。</text:p>
      <text:p text:style-name="P56"><text:s text:c="7"/>學生因選讀輔系而延長修業年限，修習學分數在九學分以下者應繳學分</text:p>
      <text:p text:style-name="內文"><text:span text:style-name="T57"><text:s text:c="7"/></text:span><text:span text:style-name="T58">費</text:span><text:span text:style-name="T59">，在十學分以上者，繳交全額學雜費。</text:span></text:p>
      <text:p text:style-name="P60">第十一條<text:s/>學生於規定修業年限屆滿未修足輔系之科目學分，不得申請發給有關</text:p>
      <text:p text:style-name="P61"><text:s text:c="9"/>輔系之任何證明；但凡選定輔系之學生轉學時，其轉學證明書或修業</text:p>
      <text:p text:style-name="P62"><text:s text:c="9"/>證明書應加註輔系名稱。</text:p>
      <text:p text:style-name="P63">第十二條<text:s/>本辦法如有未盡事宜，悉依本校學則及有關法令辦理。</text:p>
      <text:p text:style-name="內文"><text:span text:style-name="T64">第十三條</text:span><text:span text:style-name="T65"><text:s/></text:span><text:span text:style-name="T66">本辦法經教務會議通過，並報請教育部</text:span><text:span text:style-name="T67">備查</text:span><text:span text:style-name="T68">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/>
    </style:style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68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第" style:num-suffix="條" style:num-format="一, 十, 一百(繁), ...">
        <style:list-level-properties text:space-before="0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第" style:num-suffix="條" style:num-format="一, 十, 一百(繁), ...">
        <style:list-level-properties text:space-before="0in" text:min-label-width="0.5937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6888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學生修讀輔系辦法</dc:title>
    <meta:initial-creator>M</meta:initial-creator>
    <dc:creator>FiberLab01</dc:creator>
    <meta:creation-date>2015-08-04T05:58:00Z</meta:creation-date>
    <dc:date>2015-08-04T05:58:00Z</dc:date>
    <meta:print-date>2005-05-16T07:3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98" meta:character-count="1325" meta:row-count="9" meta:non-whitespace-character-count="1129"/>
  </office:meta>
</office:document-meta>
</file>