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第" style:num-suffix="條：" style:num-format="一, 十, 一百(繁), ...">
        <style:list-level-properties text:space-before="0in" text:min-label-width="0.7875in"/>
      </text:list-level-style-number>
    </text:list-style>
    <text:list-style style:name="LFO2">
      <text:list-level-style-number text:level="1" style:num-suffix="、" style:num-format="一, 十, 一百(繁), ...">
        <style:list-level-properties text:space-before="0in" text:min-label-width="0.4333in"/>
      </text:list-level-style-number>
    </text:list-style>
    <text:list-style style:name="LFO3">
      <text:list-level-style-number text:level="1" style:num-prefix="第" style:num-suffix="條、" style:num-format="一, 十, 一百(繁), ..." text:start-value="8">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純文字"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style:font-weight-complex="bold" fo:font-size="16pt" style:font-size-asian="16pt"/>
    </style:style>
    <style:style style:name="T3" style:parent-style-name="預設段落字型" style:family="text">
      <style:text-properties style:font-name="標楷體" style:font-name-asian="標楷體" fo:font-weight="bold" style:font-weight-asian="bold" style:font-weight-complex="bold" fo:font-size="16pt" style:font-size-asian="16pt"/>
    </style:style>
    <style:style style:name="P4" style:parent-style-name="純文字" style:family="paragraph">
      <style:paragraph-properties style:snap-to-layout-grid="false" fo:text-align="end"/>
      <style:text-properties style:font-name="標楷體" style:font-name-asian="標楷體" fo:font-size="10pt" style:font-size-asian="10pt"/>
    </style:style>
    <style:style style:name="P5" style:parent-style-name="純文字" style:family="paragraph">
      <style:paragraph-properties style:snap-to-layout-grid="false" fo:text-align="end"/>
      <style:text-properties style:font-name="標楷體" style:font-name-asian="標楷體" fo:font-size="10pt" style:font-size-asian="10pt"/>
    </style:style>
    <style:style style:name="P6" style:parent-style-name="純文字" style:family="paragraph">
      <style:paragraph-properties style:snap-to-layout-grid="false" fo:text-align="end"/>
      <style:text-properties style:font-name="標楷體" style:font-name-asian="標楷體" fo:font-size="10pt" style:font-size-asian="10pt"/>
    </style:style>
    <style:style style:name="P7" style:parent-style-name="純文字" style:family="paragraph">
      <style:paragraph-properties style:snap-to-layout-grid="false" fo:text-align="end"/>
    </style:style>
    <style:style style:name="T8" style:parent-style-name="預設段落字型" style:family="text">
      <style:text-properties style:font-name="標楷體" style:font-name-asian="標楷體"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P11" style:parent-style-name="純文字" style:family="paragraph">
      <style:paragraph-properties style:snap-to-layout-grid="false" fo:text-align="end"/>
    </style:style>
    <style:style style:name="T12" style:parent-style-name="預設段落字型" style:family="text">
      <style:text-properties style:font-name="標楷體" style:font-name-asian="標楷體" fo:font-size="10pt" style:font-size-asian="10pt"/>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P17" style:parent-style-name="純文字" style:family="paragraph">
      <style:paragraph-properties style:snap-to-layout-grid="false" fo:text-align="end"/>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T26" style:parent-style-name="預設段落字型" style:family="text">
      <style:text-properties style:font-name="標楷體" style:font-name-asian="標楷體" fo:font-size="10pt" style:font-size-asian="10pt"/>
    </style:style>
    <style:style style:name="P27" style:parent-style-name="純文字" style:family="paragraph">
      <style:paragraph-properties style:snap-to-layout-grid="false" fo:text-align="end"/>
    </style:style>
    <style:style style:name="T28" style:parent-style-name="預設段落字型" style:family="text">
      <style:text-properties style:font-name="標楷體" style:font-name-asian="標楷體" fo:font-size="10pt" style:font-size-asian="10pt"/>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font-size="10pt" style:font-size-asian="10pt"/>
    </style:style>
    <style:style style:name="T31" style:parent-style-name="預設段落字型" style:family="text">
      <style:text-properties style:font-name="標楷體" style:font-name-asian="標楷體" fo:font-size="10pt" style:font-size-asian="10pt"/>
    </style:style>
    <style:style style:name="T32" style:parent-style-name="預設段落字型" style:family="text">
      <style:text-properties style:font-name="標楷體" style:font-name-asian="標楷體" fo:font-size="10pt" style:font-size-asian="10pt"/>
    </style:style>
    <style:style style:name="T33" style:parent-style-name="預設段落字型" style:family="text">
      <style:text-properties style:font-name="標楷體" style:font-name-asian="標楷體" fo:font-size="10pt" style:font-size-asian="10pt"/>
    </style:style>
    <style:style style:name="T34" style:parent-style-name="預設段落字型" style:family="text">
      <style:text-properties style:font-name="標楷體" style:font-name-asian="標楷體" fo:font-size="10pt" style:font-size-asian="10pt"/>
    </style:style>
    <style:style style:name="T35" style:parent-style-name="預設段落字型" style:family="text">
      <style:text-properties style:font-name="標楷體" style:font-name-asian="標楷體" fo:font-size="10pt" style:font-size-asian="10pt"/>
    </style:style>
    <style:style style:name="T36" style:parent-style-name="預設段落字型" style:family="text">
      <style:text-properties style:font-name="標楷體" style:font-name-asian="標楷體" fo:font-size="10pt" style:font-size-asian="10pt"/>
    </style:style>
    <style:style style:name="P37" style:parent-style-name="純文字" style:family="paragraph">
      <style:paragraph-properties style:snap-to-layout-grid="false" fo:text-align="end"/>
    </style:style>
    <style:style style:name="T38" style:parent-style-name="預設段落字型" style:family="text">
      <style:text-properties style:font-name="標楷體" style:font-name-asian="標楷體" fo:font-size="10pt" style:font-size-asian="10pt"/>
    </style:style>
    <style:style style:name="T39" style:parent-style-name="預設段落字型" style:family="text">
      <style:text-properties style:font-name="標楷體" style:font-name-asian="標楷體" fo:font-size="10pt" style:font-size-asian="10pt"/>
    </style:style>
    <style:style style:name="T40" style:parent-style-name="預設段落字型" style:family="text">
      <style:text-properties style:font-name="標楷體" style:font-name-asian="標楷體" fo:font-size="10pt" style:font-size-asian="10pt"/>
    </style:style>
    <style:style style:name="T41" style:parent-style-name="預設段落字型" style:family="text">
      <style:text-properties style:font-name="標楷體" style:font-name-asian="標楷體" fo:font-size="10pt" style:font-size-asian="10pt"/>
    </style:style>
    <style:style style:name="T42" style:parent-style-name="預設段落字型" style:family="text">
      <style:text-properties style:font-name="標楷體" style:font-name-asian="標楷體" fo:font-size="10pt" style:font-size-asian="10pt"/>
    </style:style>
    <style:style style:name="T43" style:parent-style-name="預設段落字型" style:family="text">
      <style:text-properties style:font-name="標楷體" style:font-name-asian="標楷體" fo:font-size="10pt" style:font-size-asian="10pt"/>
    </style:style>
    <style:style style:name="T44" style:parent-style-name="預設段落字型" style:family="text">
      <style:text-properties style:font-name="標楷體" style:font-name-asian="標楷體" fo:font-size="10pt" style:font-size-asian="10pt"/>
    </style:style>
    <style:style style:name="T45" style:parent-style-name="預設段落字型" style:family="text">
      <style:text-properties style:font-name="標楷體" style:font-name-asian="標楷體" fo:font-size="10pt" style:font-size-asian="10pt"/>
    </style:style>
    <style:style style:name="T46" style:parent-style-name="預設段落字型" style:family="text">
      <style:text-properties style:font-name="標楷體" style:font-name-asian="標楷體" fo:font-size="10pt" style:font-size-asian="10pt"/>
    </style:style>
    <style:style style:name="T47" style:parent-style-name="預設段落字型" style:family="text">
      <style:text-properties style:font-name="標楷體" style:font-name-asian="標楷體" fo:font-size="10pt" style:font-size-asian="10pt"/>
    </style:style>
    <style:style style:name="T48" style:parent-style-name="預設段落字型" style:family="text">
      <style:text-properties style:font-name="標楷體" style:font-name-asian="標楷體" fo:font-size="10pt" style:font-size-asian="10pt"/>
    </style:style>
    <style:style style:name="P49" style:parent-style-name="純文字" style:family="paragraph">
      <style:paragraph-properties style:snap-to-layout-grid="false" fo:text-align="end"/>
    </style:style>
    <style:style style:name="T50" style:parent-style-name="預設段落字型" style:family="text">
      <style:text-properties style:font-name="標楷體" style:font-name-asian="標楷體" fo:font-size="10pt" style:font-size-asian="10pt"/>
    </style:style>
    <style:style style:name="T51" style:parent-style-name="預設段落字型" style:family="text">
      <style:text-properties style:font-name="標楷體" style:font-name-asian="標楷體" fo:font-size="10pt" style:font-size-asian="10pt"/>
    </style:style>
    <style:style style:name="T52" style:parent-style-name="預設段落字型" style:family="text">
      <style:text-properties style:font-name="標楷體" style:font-name-asian="標楷體" fo:font-size="10pt" style:font-size-asian="10pt"/>
    </style:style>
    <style:style style:name="T53" style:parent-style-name="預設段落字型" style:family="text">
      <style:text-properties style:font-name="標楷體" style:font-name-asian="標楷體" fo:font-size="10pt" style:font-size-asian="10pt"/>
    </style:style>
    <style:style style:name="T54" style:parent-style-name="預設段落字型" style:family="text">
      <style:text-properties style:font-name="標楷體" style:font-name-asian="標楷體" fo:font-size="10pt" style:font-size-asian="10pt"/>
    </style:style>
    <style:style style:name="T55" style:parent-style-name="預設段落字型" style:family="text">
      <style:text-properties style:font-name="標楷體" style:font-name-asian="標楷體" fo:font-size="10pt" style:font-size-asian="10pt"/>
    </style:style>
    <style:style style:name="T56" style:parent-style-name="預設段落字型" style:family="text">
      <style:text-properties style:font-name="標楷體" style:font-name-asian="標楷體" fo:font-size="10pt" style:font-size-asian="10pt"/>
    </style:style>
    <style:style style:name="T57" style:parent-style-name="預設段落字型" style:family="text">
      <style:text-properties style:font-name="標楷體" style:font-name-asian="標楷體" fo:font-size="10pt" style:font-size-asian="10pt"/>
    </style:style>
    <style:style style:name="T58" style:parent-style-name="預設段落字型" style:family="text">
      <style:text-properties style:font-name="標楷體" style:font-name-asian="標楷體" fo:font-size="10pt" style:font-size-asian="10pt"/>
    </style:style>
    <style:style style:name="P59" style:parent-style-name="純文字" style:family="paragraph">
      <style:paragraph-properties style:snap-to-layout-grid="false" fo:text-align="end"/>
    </style:style>
    <style:style style:name="T60" style:parent-style-name="預設段落字型" style:family="text">
      <style:text-properties style:font-name="標楷體" style:font-name-asian="標楷體" fo:font-size="10pt" style:font-size-asian="10pt"/>
    </style:style>
    <style:style style:name="T61" style:parent-style-name="預設段落字型" style:family="text">
      <style:text-properties style:font-name="標楷體" style:font-name-asian="標楷體" fo:font-size="10pt" style:font-size-asian="10pt"/>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fo:font-size="10pt" style:font-size-asian="10pt"/>
    </style:style>
    <style:style style:name="T64" style:parent-style-name="預設段落字型" style:family="text">
      <style:text-properties style:font-name="標楷體" style:font-name-asian="標楷體" fo:font-size="10pt" style:font-size-asian="10pt"/>
    </style:style>
    <style:style style:name="T65" style:parent-style-name="預設段落字型" style:family="text">
      <style:text-properties style:font-name="標楷體" style:font-name-asian="標楷體" fo:font-size="10pt" style:font-size-asian="10pt"/>
    </style:style>
    <style:style style:name="T66" style:parent-style-name="預設段落字型" style:family="text">
      <style:text-properties style:font-name="標楷體" style:font-name-asian="標楷體" fo:font-size="10pt" style:font-size-asian="10pt"/>
    </style:style>
    <style:style style:name="T67" style:parent-style-name="預設段落字型" style:family="text">
      <style:text-properties style:font-name="標楷體" style:font-name-asian="標楷體" fo:font-size="10pt" style:font-size-asian="10pt"/>
    </style:style>
    <style:style style:name="T68" style:parent-style-name="預設段落字型" style:family="text">
      <style:text-properties style:font-name="標楷體" style:font-name-asian="標楷體" fo:font-size="10pt" style:font-size-asian="10pt"/>
    </style:style>
    <style:style style:name="P69" style:parent-style-name="內文" style:family="paragraph">
      <style:paragraph-properties style:snap-to-layout-grid="false" fo:text-align="end"/>
      <style:text-properties style:font-name="標楷體" style:font-name-asian="標楷體" fo:font-size="10pt" style:font-size-asian="10pt"/>
    </style:style>
    <style:style style:name="P70" style:parent-style-name="內文" style:family="paragraph">
      <style:paragraph-properties style:snap-to-layout-grid="false" fo:text-align="end"/>
      <style:text-properties style:font-name="標楷體" style:font-name-asian="標楷體" fo:font-size="10pt" style:font-size-asian="10pt"/>
    </style:style>
    <style:style style:name="P71" style:parent-style-name="內文" style:family="paragraph">
      <style:paragraph-properties style:snap-to-layout-grid="false" fo:text-align="end"/>
      <style:text-properties style:font-name="標楷體" style:font-name-asian="標楷體" fo:font-size="10pt" style:font-size-asian="10pt"/>
    </style:style>
    <style:style style:name="P72" style:parent-style-name="內文" style:family="paragraph">
      <style:paragraph-properties style:snap-to-layout-grid="false" fo:text-align="end"/>
      <style:text-properties style:font-name="標楷體" style:font-name-asian="標楷體" fo:font-size="10pt" style:font-size-asian="10pt"/>
    </style:style>
    <style:style style:name="P73" style:parent-style-name="純文字" style:family="paragraph">
      <style:paragraph-properties fo:text-align="end"/>
      <style:text-properties style:font-name="標楷體" style:font-name-asian="標楷體" fo:font-size="10pt" style:font-size-asian="10pt"/>
    </style:style>
    <style:style style:name="P74" style:parent-style-name="純文字" style:family="paragraph">
      <style:paragraph-properties fo:text-align="justify"/>
      <style:text-properties style:font-name="標楷體" style:font-name-asian="標楷體"/>
    </style:style>
    <style:style style:name="P75" style:parent-style-name="純文字" style:family="paragraph">
      <style:paragraph-properties style:snap-to-layout-grid="false" fo:text-align="justify" fo:margin-left="0.5833in" fo:text-indent="-0.5833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81" style:parent-style-name="純文字" style:family="paragraph">
      <style:paragraph-properties style:snap-to-layout-grid="false" fo:text-align="justify" fo:margin-left="0.5833in">
        <style:tab-stops/>
      </style:paragraph-properties>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P90" style:parent-style-name="純文字" style:family="paragraph">
      <style:paragraph-properties fo:text-align="justify" fo:margin-left="0.5833in">
        <style:tab-stops/>
      </style:paragraph-properties>
    </style:style>
    <style:style style:name="T91" style:parent-style-name="預設段落字型" style:family="text">
      <style:text-properties style:font-name="標楷體" style:font-name-asian="標楷體" style:font-size-complex="12pt"/>
    </style:style>
    <style:style style:name="P92" style:parent-style-name="純文字" style:family="paragraph">
      <style:paragraph-properties fo:text-align="justify" fo:margin-left="0.5833in" fo:text-indent="-0.5833in">
        <style:tab-stops/>
      </style:paragraph-properties>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style>
    <style:style style:name="P113" style:parent-style-name="純文字" style:family="paragraph">
      <style:paragraph-properties fo:text-align="justify" fo:margin-left="0.5833in">
        <style:tab-stops/>
      </style:paragraph-properties>
      <style:text-properties style:font-name="標楷體" style:font-name-asian="標楷體"/>
    </style:style>
    <style:style style:name="P114" style:parent-style-name="純文字" style:family="paragraph">
      <style:paragraph-properties fo:text-align="justify" fo:margin-left="0.5833in" fo:text-indent="-0.5833in">
        <style:tab-stops/>
      </style:paragraph-properties>
      <style:text-properties style:font-name="標楷體" style:font-name-asian="標楷體"/>
    </style:style>
    <style:style style:name="P115" style:parent-style-name="純文字" style:family="paragraph">
      <style:paragraph-properties fo:text-align="justify" fo:margin-left="0.5833in" fo:text-indent="-0.5833in">
        <style:tab-stops/>
      </style:paragraph-properties>
      <style:text-properties style:font-name="標楷體" style:font-name-asian="標楷體"/>
    </style:style>
    <style:style style:name="P116" style:parent-style-name="純文字" style:family="paragraph">
      <style:paragraph-properties fo:text-align="justify"/>
      <style:text-properties style:font-name="標楷體" style:font-name-asian="標楷體"/>
    </style:style>
    <style:style style:name="P117" style:parent-style-name="純文字" style:family="paragraph">
      <style:paragraph-properties fo:text-align="justify"/>
      <style:text-properties style:font-name="標楷體" style:font-name-asian="標楷體"/>
    </style:style>
    <style:style style:name="P118" style:parent-style-name="純文字" style:list-style-name="LFO2" style:family="paragraph">
      <style:paragraph-properties fo:text-align="justify" fo:margin-left="1in" fo:text-indent="-0.3333in">
        <style:tab-stops/>
      </style:paragraph-properties>
      <style:text-properties style:font-name="標楷體" style:font-name-asian="標楷體"/>
    </style:style>
    <style:style style:name="P119" style:parent-style-name="純文字" style:list-style-name="LFO2" style:family="paragraph">
      <style:paragraph-properties fo:text-align="justify" fo:margin-left="1in" fo:text-indent="-0.3333in">
        <style:tab-stops/>
      </style:paragraph-properties>
      <style:text-properties style:font-name="標楷體" style:font-name-asian="標楷體"/>
    </style:style>
    <style:style style:name="P120" style:parent-style-name="純文字" style:list-style-name="LFO2" style:family="paragraph">
      <style:paragraph-properties fo:text-align="justify" fo:margin-left="1in" fo:text-indent="-0.3333in">
        <style:tab-stops/>
      </style:paragraph-properties>
      <style:text-properties style:font-name="標楷體" style:font-name-asian="標楷體"/>
    </style:style>
    <style:style style:name="P121" style:parent-style-name="純文字" style:list-style-name="LFO2" style:family="paragraph">
      <style:paragraph-properties fo:text-align="justify" fo:margin-left="1in" fo:text-indent="-0.3333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P142" style:parent-style-name="純文字" style:list-style-name="LFO2" style:family="paragraph">
      <style:paragraph-properties fo:text-align="justify" fo:margin-left="1in" fo:text-indent="-0.3333in">
        <style:tab-stops/>
      </style:paragraph-properties>
      <style:text-properties style:font-name="標楷體" style:font-name-asian="標楷體"/>
    </style:style>
    <style:style style:name="P143" style:parent-style-name="純文字" style:family="paragraph">
      <style:paragraph-properties fo:text-align="justify" fo:margin-left="0.6666in" fo:text-indent="-0.6666in">
        <style:tab-stops/>
      </style:paragraph-properties>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P148" style:parent-style-name="純文字" style:family="paragraph">
      <style:paragraph-properties fo:text-align="justify" fo:margin-left="0.6666in" fo:text-indent="-0.6666in">
        <style:tab-stops/>
      </style:paragraph-properties>
    </style:style>
    <style:style style:name="T149" style:parent-style-name="預設段落字型" style:family="text">
      <style:text-properties style:font-name="標楷體" style:font-name-asian="標楷體"/>
    </style:style>
  </office:automatic-styles>
  <office:body>
    <office:text text:use-soft-page-breaks="true">
      <text:p text:style-name="P1"><text:span text:style-name="T2">國立臺北科技大學學生選課辦法(</text:span><text:span text:style-name="T3">c018)</text:span></text:p>
      <text:p text:style-name="P4">八十八年一月十三日教務會議修正通過</text:p>
      <text:p text:style-name="P5">九十年六月十四日教務會議修正通過</text:p>
      <text:p text:style-name="P6">九十一年一月十五日教務會議修正通過</text:p>
      <text:p text:style-name="P7"><text:span text:style-name="T8">九十一年六月二十六日教務會議</text:span><text:span text:style-name="T9">修正</text:span><text:span text:style-name="T10">通過</text:span></text:p>
      <text:p text:style-name="P11"><text:span text:style-name="T12">九十一年六月</text:span><text:span text:style-name="T13">廿</text:span><text:span text:style-name="T14">六日教務會議</text:span><text:span text:style-name="T15">修正</text:span><text:span text:style-name="T16">通過</text:span></text:p>
      <text:p text:style-name="P17"><text:span text:style-name="T18">九十</text:span><text:span text:style-name="T19">二</text:span><text:span text:style-name="T20">年</text:span><text:span text:style-name="T21">一</text:span><text:span text:style-name="T22">月十</text:span><text:span text:style-name="T23">三</text:span><text:span text:style-name="T24">日教務會議</text:span><text:span text:style-name="T25">修正</text:span><text:span text:style-name="T26">通過</text:span></text:p>
      <text:p text:style-name="P27"><text:span text:style-name="T28">九十</text:span><text:span text:style-name="T29">三</text:span><text:span text:style-name="T30">年</text:span><text:span text:style-name="T31">四</text:span><text:span text:style-name="T32">月十</text:span><text:span text:style-name="T33">五</text:span><text:span text:style-name="T34">日教務會議</text:span><text:span text:style-name="T35">修正</text:span><text:span text:style-name="T36">通過</text:span></text:p>
      <text:p text:style-name="P37"><text:span text:style-name="T38">九十</text:span><text:span text:style-name="T39">三</text:span><text:span text:style-name="T40">年</text:span><text:span text:style-name="T41">十二</text:span><text:span text:style-name="T42">月</text:span><text:span text:style-name="T43">二</text:span><text:span text:style-name="T44">十</text:span><text:span text:style-name="T45">七</text:span><text:span text:style-name="T46">日教務會議</text:span><text:span text:style-name="T47">修正</text:span><text:span text:style-name="T48">通過</text:span></text:p>
      <text:p text:style-name="P49"><text:span text:style-name="T50">九十</text:span><text:span text:style-name="T51">四</text:span><text:span text:style-name="T52">年</text:span><text:span text:style-name="T53">四</text:span><text:span text:style-name="T54">月</text:span><text:span text:style-name="T55">一</text:span><text:span text:style-name="T56">日教務會議</text:span><text:span text:style-name="T57">修正</text:span><text:span text:style-name="T58">通過</text:span></text:p>
      <text:p text:style-name="P59"><text:span text:style-name="T60">九十</text:span><text:span text:style-name="T61">五</text:span><text:span text:style-name="T62">年</text:span><text:span text:style-name="T63">四</text:span><text:span text:style-name="T64">月</text:span><text:span text:style-name="T65">十八</text:span><text:span text:style-name="T66">日教務會議</text:span><text:span text:style-name="T67">修正</text:span><text:span text:style-name="T68">通過</text:span></text:p>
      <text:p text:style-name="P69">九十五年六月十三日教務會議修正通過</text:p>
      <text:p text:style-name="P70">九十五年十二月廿六日教務會議修正通過</text:p>
      <text:p text:style-name="P71">九十六年六月五日教務會議修正通過</text:p>
      <text:p text:style-name="P72">九十七年五月十三日教務會議修正通過</text:p>
      <text:p text:style-name="P73"/>
      <text:p text:style-name="P74">第一條<text:s/>本辦法依據部頒法令及本校學則相關條文規定訂定。</text:p>
      <text:p text:style-name="P75"><text:span text:style-name="T76">第二條</text:span><text:span text:style-name="T77"><text:s/></text:span><text:span text:style-name="T78">研究生每學期所修學分數，不得少於三學分，不得多於十三學分。惟修足應修學分數後，不受每學期最低學分數之限制</text:span><text:span text:style-name="T79">；大學部學生各學期修習學分數，不得多於二十五學分，一、二、三年級不得少於十六學分，其中外籍生不得少於十二學分，四年級不得少於九學分，</text:span><text:span text:style-name="T80">學生遇有特殊情況，應檢具完整證明，經系所主任及教務長同意每學期得減修三至六學分，且應至少修習九學分以上；惟畢業班學生不受此限。</text:span></text:p>
      <text:p text:style-name="P81"><text:span text:style-name="T82">前述學分上下限含各類學程及軍訓、體育學分。但修習教育學程之研究生每學期經指導教授或所長同意增修之教育學程學分數可不列入學分數上下限之計算。大學部學生成績若符合學則第</text:span><text:span text:style-name="T83">十五</text:span><text:span text:style-name="T84">條規定，次學期經系主任、所長核可得加選一至二課程學分，並得修習較高年級或他系必、選修課程。大學部四年級學生如經核准得修研究所碩士班一門課程，依本校「學生修讀碩士一貫學程辦法」甄選之預研</text:span><text:span text:style-name="T85">生</text:span><text:span text:style-name="T86">，如經核准得修研究所碩士班課程，最多三門課程學分為限</text:span><text:span text:style-name="T87">；研究所學生得修大學</text:span><text:span text:style-name="T88">部</text:span><text:span text:style-name="T89">所開課程，其成績不計入當學期及畢業總平均，亦不列入畢業學分數。碩士班二年級研究生若經核准，得修博士班課程。</text:span></text:p>
      <text:p text:style-name="P90"><text:span text:style-name="T91">國際交換學生於交換期間不受前項修習學分數下限之限制。</text:span></text:p>
      <text:p text:style-name="P92"><text:span text:style-name="T93">第三條<text:s/></text:span><text:span text:style-name="T94">必修課程除為重</text:span><text:span text:style-name="T95">(補)</text:span><text:span text:style-name="T96">修</text:span><text:span text:style-name="T97">或因重</text:span><text:span text:style-name="T98">(補)</text:span><text:span text:style-name="T99">修</text:span><text:span text:style-name="T100">科目與本班之必修科目</text:span><text:span text:style-name="T101">衝堂外，</text:span><text:span text:style-name="T102">僅可</text:span><text:span text:style-name="T103">修</text:span><text:span text:style-name="T104">讀本班課程</text:span><text:span text:style-name="T105">；修讀校訂必修英文</text:span><text:span text:style-name="T106">課程</text:span><text:span text:style-name="T107">，</text:span><text:span text:style-name="T108">依本校</text:span><text:span text:style-name="T109">「非英文系英文班分級分班辦法」辦理</text:span><text:span text:style-name="T110">。</text:span><text:span text:style-name="T111">不</text:span><text:span text:style-name="T112">符規定者，一經查獲，教務處得逕行註銷其選課。</text:span></text:p>
      <text:p text:style-name="P113">選修課程初選時僅可選讀本系所之課程，跨系所選課於加退選時辦理。</text:p>
      <text:p text:style-name="P114">第四條<text:s/>不得修習上課時間互相衝突之課程，已修習及格之課程不得重選。教務處得逕予註銷不符選課規定各課程，並通知學生。</text:p>
      <text:p text:style-name="P115">第五條<text:s/>研究所選修課程選修最低開課人數五人，大學部通識課程及選修課程選修最低開課人數十人，選修人數不足者經所系務會議通過確有開課必要，並於開學後第二週內經專案簽准者(附會議紀錄)，不受此限。</text:p>
      <text:p text:style-name="P116">第六條<text:s/>全學年之課程，必須按照修課先後順序修習。</text:p>
      <text:p text:style-name="P117">第七條<text:s/>初選及加、退選程序如下：</text:p>
      <text:list text:style-name="LFO2" text:continue-numbering="true">
        <text:list-item>
          <text:p text:style-name="P118">初選採網路選課之學生依據網路選課須知於規定時間內辦理。<text:line-break/>初選採書面選課之學生，選課表經授課教師、系主任(所長)簽章後，於規定時間內繳回各系所即完成初選程序。</text:p>
        </text:list-item>
        <text:list-item>
          <text:p text:style-name="P119">加、退選課程應上網下載加退選申請單，經授課教師、系主任(所長)簽章後，於開學後第二週內繳回各系所即完成加、退選程序，逾期不得補辦。</text:p>
        </text:list-item>
        <text:list-item>
          <text:p text:style-name="P120">開學後第一週、第三週核對教務處課務組印發之選課核對表是否正確，如有錯誤應於各該週內向課務組申請更正(初選採網路選課者，於加、退選結束前辦理加、退選更正)。</text:p>
        </text:list-item>
        <text:list-item>
          <text:p text:style-name="P121"><text:span text:style-name="T122">學生於加、退選結束後，如有無法繼續修習之課程，可於第</text:span><text:span text:style-name="T123">十</text:span><text:span text:style-name="T124">二</text:span><text:span text:style-name="T125">週結束前</text:span><text:span text:style-name="T126">上網下載撤選</text:span><text:span text:style-name="T127">申請單經授課教師、系主任</text:span><text:span text:style-name="T128">（</text:span><text:span text:style-name="T129">所長</text:span><text:span text:style-name="T130">）</text:span><text:span text:style-name="T131">同意</text:span><text:span text:style-name="T132">後始可</text:span><text:span text:style-name="T133">辦理</text:span><text:span text:style-name="T134">撤</text:span><text:span text:style-name="T135">選，並不退學分費，唯</text:span><text:span text:style-name="T136">撤</text:span><text:span text:style-name="T137">選後總修課學分數仍不得低於該學期最少應修學分數，延修生應至少保留一門課，此類</text:span><text:span text:style-name="T138">撤</text:span><text:span text:style-name="T139">選課程，不登錄成績，但註明該課程「</text:span><text:span text:style-name="T140">撤</text:span><text:span text:style-name="T141">選」。</text:span></text:p>
        </text:list-item>
        <text:list-item>
          <text:p text:style-name="P142">研究生之加、退選應經指導教授同意。</text:p>
        </text:list-item>
      </text:list>
      <text:p text:style-name="P143"><text:span text:style-name="T144">第八條</text:span><text:span text:style-name="T145">：各</text:span><text:span text:style-name="T146">院</text:span><text:span text:style-name="T147">系所得於不違反選課辦法的原則下，自訂選課相關規定。本辦法未盡之處，悉依本校其它教務規章規定辦理。</text:span></text:p>
      <text:p text:style-name="P148"><text:span text:style-name="T149">第九條：本辦法經教務會議通過後實施，修正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第" style:num-suffix="條：" style:num-format="一, 十, 一百(繁), ...">
        <style:list-level-properties text:space-before="0in" text:min-label-width="0.7875in"/>
      </text:list-level-style-number>
    </text:list-style>
    <text:list-style style:name="LFO2">
      <text:list-level-style-number text:level="1" style:num-suffix="、" style:num-format="一, 十, 一百(繁), ...">
        <style:list-level-properties text:space-before="0in" text:min-label-width="0.4333in"/>
      </text:list-level-style-number>
    </text:list-style>
    <text:list-style style:name="LFO3">
      <text:list-level-style-number text:level="1" style:num-prefix="第" style:num-suffix="條、" style:num-format="一, 十, 一百(繁), ..." text:start-value="8">
        <style:list-level-properties text:space-before="0in" text:min-label-width="0.4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7in" fo:page-height="11.6944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國立臺北科技大學學生選課辦法                   八十八年一月十三日教務會議修正通過</dc:title>
    <meta:initial-creator>Y.C.Chen</meta:initial-creator>
    <dc:creator>FiberLab01</dc:creator>
    <meta:creation-date>2015-08-04T05:55:00Z</meta:creation-date>
    <dc:date>2015-08-04T05:55:00Z</dc:date>
    <meta:print-date>2006-07-03T08:19:00Z</meta:print-date>
    <meta:template xlink:href="Normal" xlink:type="simple"/>
    <meta:editing-cycles>2</meta:editing-cycles>
    <meta:editing-duration>PT0S</meta:editing-duration>
    <meta:document-statistic meta:page-count="2" meta:paragraph-count="3" meta:word-count="234" meta:character-count="1565" meta:row-count="11" meta:non-whitespace-character-count="1334"/>
  </office:meta>
</office:document-meta>
</file>